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image/png"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Lucida Sans1" svg:font-family="'Lucida San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宋体" svg:font-family="宋体" style:font-family-generic="system" style:font-pitch="variable"/>
  </office:font-face-decls>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text:span text:style-name="Strong_20_Emphasis">JAM WITH US</text:span></text:p>
      <text:p text:style-name="Text_20_body"><text:span text:style-name="Strong_20_Emphasis"/></text:p>
      <text:p text:style-name="Text_20_body"><text:span text:style-name="Strong_20_Emphasis">Jeanne Carroll</text:span>, die „First Lady of Chicago Blues“ war es, die dieser Veranstaltung die Seele des Blues einhauchte. In Erinnerung an diese großartige Sängerin werden alle Musiker dem Erbe von <text:span text:style-name="Strong_20_Emphasis">Jeanne Carroll</text:span> folgen und die Emotionalität der afro-amerikanischen Musiktradition pflegen.</text:p>
      <text:p text:style-name="Text_20_body">Mit „JAM WITH US”, dem Live-Musik Event haben die Fans des Blues, Soul, Rock und Jazz  jeden Mittwoch ab 19.30 Uhr die Möglichkeit, namhafte Musiker wie <text:span text:style-name="Strong_20_Emphasis">Greg McKoy</text:span> (u.a. The Barry White Experience, Touch ‚n’ Soul),<text:span text:style-name="Strong_20_Emphasis"> Mike D.</text:span> (Trio Washington), <text:span text:style-name="Strong_20_Emphasis">Detroit Gary Wiggins</text:span>, <text:span text:style-name="Strong_20_Emphasis">Tony Osanah</text:span> (Argentinien) <text:span text:style-name="Strong_20_Emphasis">Paul Mundy</text:span> (Chicago), <text:span text:style-name="Strong_20_Emphasis">Gerald Haussner</text:span>, <text:span text:style-name="Strong_20_Emphasis">Jürgen Schottenhamml</text:span> und viele mehr, live zu erleben. Seit über einem Jahr existiert diese großartige Veranstaltung, die nicht nur bei Insidern immer mehr Anhänger findet. Wer auf handgemachte Live-Musik mit großartigen Stimmen, spielfreudigen Instrumentalisten steht, ist hier genau richtig.</text:p>
      <text:p text:style-name="Text_20_body">Gestandene Vollblutmusiker stellen das Gerüst der "JAM WITH US"-Hausband. Jeder, der gerne singt oder selbst Musik macht hat hier die Möglichkeit mit "einzusteigen" und vor Publikum zu performen. Viele bekannte und unbekannte Musiker standen schon hier auf der Bühne und feierten mit dem Publikum jeden Mittwoch die "JAM WITH US" -Party.</text:p>
      <text:p text:style-name="Text_20_body"><text:span text:style-name="Strong_20_Emphasis">It's live music · It's a jam session · It's a party</text:span></text:p>
      <text:p text:style-name="Text_20_body"/>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grddl:transformation="http://docs.oasis-open.org/office/1.2/xslt/odf2rdf.xsl">
  <office:font-face-decls>
    <style:font-face style:name="Lucida Sans1" svg:font-family="'Lucida San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宋体" svg:font-family="宋体"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宋体"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宋体"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Ludwig Schenk</meta:initial-creator>
    <meta:creation-date>2012-04-05T14:18:39</meta:creation-date>
    <meta:document-statistic meta:table-count="0" meta:image-count="0" meta:object-count="0" meta:page-count="1" meta:paragraph-count="5" meta:word-count="199" meta:character-count="1302"/>
    <dc:date>2012-04-05T14:19:47</dc:date>
    <dc:creator>Ludwig Schenk</dc:creator>
    <meta:editing-duration>PT1M9S</meta:editing-duration>
    <meta:editing-cycles>1</meta:editing-cycles>
    <meta:generator>LibreOffice/3.3$Unix LibreOffice_project/330m19$Build-6</meta:generator>
  </office:meta>
</office:document-meta>
</file>